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0.4775cm" style:use-optimal-column-width="true"/>
    </style:style>
    <style:style style:name="co2" style:family="table-column">
      <style:table-column-properties fo:break-before="auto" style:column-width="1.31233333333333cm" style:use-optimal-column-width="true"/>
    </style:style>
    <style:style style:name="co3" style:family="table-column">
      <style:table-column-properties fo:break-before="auto" style:column-width="3.3655cm" style:use-optimal-column-width="true"/>
    </style:style>
    <style:style style:name="co4" style:family="table-column">
      <style:table-column-properties fo:break-before="auto" style:column-width="2.0955cm" style:use-optimal-column-width="true"/>
    </style:style>
    <style:style style:name="co5" style:family="table-column">
      <style:table-column-properties fo:break-before="auto" style:column-width="1.905cm" style:use-optimal-column-width="true"/>
    </style:style>
    <style:style style:name="co6" style:family="table-column">
      <style:table-column-properties fo:break-before="auto" style:column-width="0.931333333333333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1">
            <text:p>Aeropuertos</text:p>
          </table:table-cell>
          <table:table-cell office:value-type="string" table:style-name="ce1">
            <text:p>Tipo</text:p>
          </table:table-cell>
          <table:table-cell office:value-type="string" table:style-name="ce1">
            <text:p>Ubicación</text:p>
          </table:table-cell>
          <table:table-cell office:value-type="string" table:style-name="ce1">
            <text:p>Operaciones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Año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567" table:style-name="ce1">
            <text:p>2567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90" table:style-name="ce1">
            <text:p>590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514" table:style-name="ce1">
            <text:p>3514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76" table:style-name="ce1">
            <text:p>276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30" table:style-name="ce1">
            <text:p>930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54" table:style-name="ce1">
            <text:p>154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285" table:style-name="ce1">
            <text:p>2285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72" table:style-name="ce1">
            <text:p>572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212" table:style-name="ce1">
            <text:p>3212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23" table:style-name="ce1">
            <text:p>223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74" table:style-name="ce1">
            <text:p>774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3" table:style-name="ce1">
            <text:p>143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438" table:style-name="ce1">
            <text:p>2438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618" table:style-name="ce1">
            <text:p>618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507" table:style-name="ce1">
            <text:p>3507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10" table:style-name="ce1">
            <text:p>210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41" table:style-name="ce1">
            <text:p>841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61" table:style-name="ce1">
            <text:p>161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347" table:style-name="ce1">
            <text:p>2347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94" table:style-name="ce1">
            <text:p>494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264" table:style-name="ce1">
            <text:p>3264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21" table:style-name="ce1">
            <text:p>821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20" table:style-name="ce1">
            <text:p>120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412" table:style-name="ce1">
            <text:p>2412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18" table:style-name="ce1">
            <text:p>318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988" table:style-name="ce1">
            <text:p>2988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1" table:style-name="ce1">
            <text:p>81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78" table:style-name="ce1">
            <text:p>878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88" table:style-name="ce1">
            <text:p>188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516" table:style-name="ce1">
            <text:p>2516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30" table:style-name="ce1">
            <text:p>330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162" table:style-name="ce1">
            <text:p>3162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4" table:style-name="ce1">
            <text:p>94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95" table:style-name="ce1">
            <text:p>995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11" table:style-name="ce1">
            <text:p>211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782" table:style-name="ce1">
            <text:p>2782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87" table:style-name="ce1">
            <text:p>387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614" table:style-name="ce1">
            <text:p>3614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35" table:style-name="ce1">
            <text:p>1135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02" table:style-name="ce1">
            <text:p>202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831" table:style-name="ce1">
            <text:p>2831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59" table:style-name="ce1">
            <text:p>359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061" table:style-name="ce1">
            <text:p>3061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09" table:style-name="ce1">
            <text:p>109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02" table:style-name="ce1">
            <text:p>1102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12" table:style-name="ce1">
            <text:p>212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309" table:style-name="ce1">
            <text:p>2309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57" table:style-name="ce1">
            <text:p>257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103" table:style-name="ce1">
            <text:p>2103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23" table:style-name="ce1">
            <text:p>823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07" table:style-name="ce1">
            <text:p>207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325" table:style-name="ce1">
            <text:p>2325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67" table:style-name="ce1">
            <text:p>267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240" table:style-name="ce1">
            <text:p>2240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96" table:style-name="ce1">
            <text:p>796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86" table:style-name="ce1">
            <text:p>186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427" table:style-name="ce1">
            <text:p>2427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35" table:style-name="ce1">
            <text:p>335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500" table:style-name="ce1">
            <text:p>2500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50" table:style-name="ce1">
            <text:p>750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03" table:style-name="ce1">
            <text:p>203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016" table:style-name="ce1">
            <text:p>3016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80" table:style-name="ce1">
            <text:p>480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118" table:style-name="ce1">
            <text:p>3118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90" table:style-name="ce1">
            <text:p>190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62" table:style-name="ce1">
            <text:p>962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0" table:style-name="ce1">
            <text:p>230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91" table:style-name="ce1">
            <text:p>91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77" table:style-name="ce1">
            <text:p>377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28" table:style-name="ce1">
            <text:p>128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26" table:style-name="ce1">
            <text:p>726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73" table:style-name="ce1">
            <text:p>173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En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08" table:style-name="ce1">
            <text:p>308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15" table:style-name="ce1">
            <text:p>115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54" table:style-name="ce1">
            <text:p>754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67" table:style-name="ce1">
            <text:p>167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Febrer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36" table:style-name="ce1">
            <text:p>336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40" table:style-name="ce1">
            <text:p>740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92" table:style-name="ce1">
            <text:p>192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Marz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74" table:style-name="ce1">
            <text:p>274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51" table:style-name="ce1">
            <text:p>551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57" table:style-name="ce1">
            <text:p>157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Abril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07" table:style-name="ce1">
            <text:p>307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33" table:style-name="ce1">
            <text:p>533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83" table:style-name="ce1">
            <text:p>183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y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60" table:style-name="ce1">
            <text:p>260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832" table:style-name="ce1">
            <text:p>832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Jun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18" table:style-name="ce1">
            <text:p>318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99" table:style-name="ce1">
            <text:p>99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022" table:style-name="ce1">
            <text:p>1022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li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95" table:style-name="ce1">
            <text:p>295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97" table:style-name="ce1">
            <text:p>97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69" table:style-name="ce1">
            <text:p>669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49" table:style-name="ce1">
            <text:p>149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Agosto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12" table:style-name="ce1">
            <text:p>212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27" table:style-name="ce1">
            <text:p>427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58" table:style-name="ce1">
            <text:p>158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30" table:style-name="ce1">
            <text:p>230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61" table:style-name="ce1">
            <text:p>461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22" table:style-name="ce1">
            <text:p>222</text:p>
          </table:table-cell>
          <table:table-cell office:value-type="string" table:style-name="ce1">
            <text:p>Octu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63" table:style-name="ce1">
            <text:p>263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9" table:style-name="ce1">
            <text:p>89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26" table:style-name="ce1">
            <text:p>526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16" table:style-name="ce1">
            <text:p>216</text:p>
          </table:table-cell>
          <table:table-cell office:value-type="string" table:style-name="ce1">
            <text:p>Nov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36" table:style-name="ce1">
            <text:p>336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54" table:style-name="ce1">
            <text:p>154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29" table:style-name="ce1">
            <text:p>629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16" table:style-name="ce1">
            <text:p>216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Diciembre</text:p>
          </table:table-cell>
          <table:table-cell office:value-type="float" office:value="2016" table:style-name="ce1">
            <text:p>201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896" table:style-name="ce1">
            <text:p>2896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87" table:style-name="ce1">
            <text:p>587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323" table:style-name="ce1">
            <text:p>3323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65" table:style-name="ce1">
            <text:p>265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89" table:style-name="ce1">
            <text:p>889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41" table:style-name="ce1">
            <text:p>241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52" table:style-name="ce1">
            <text:p>152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389" table:style-name="ce1">
            <text:p>2389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42" table:style-name="ce1">
            <text:p>542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986" table:style-name="ce1">
            <text:p>2986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31" table:style-name="ce1">
            <text:p>231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30" table:style-name="ce1">
            <text:p>730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98" table:style-name="ce1">
            <text:p>198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38" table:style-name="ce1">
            <text:p>138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759" table:style-name="ce1">
            <text:p>2759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637" table:style-name="ce1">
            <text:p>637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459" table:style-name="ce1">
            <text:p>3459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49" table:style-name="ce1">
            <text:p>249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50" table:style-name="ce1">
            <text:p>750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1" table:style-name="ce1">
            <text:p>231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636" table:style-name="ce1">
            <text:p>2636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41" table:style-name="ce1">
            <text:p>541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350" table:style-name="ce1">
            <text:p>3350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45" table:style-name="ce1">
            <text:p>145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84" table:style-name="ce1">
            <text:p>684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97" table:style-name="ce1">
            <text:p>197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595" table:style-name="ce1">
            <text:p>2595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21" table:style-name="ce1">
            <text:p>321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888" table:style-name="ce1">
            <text:p>2888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57" table:style-name="ce1">
            <text:p>757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19" table:style-name="ce1">
            <text:p>219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869" table:style-name="ce1">
            <text:p>2869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77" table:style-name="ce1">
            <text:p>477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566" table:style-name="ce1">
            <text:p>3566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41" table:style-name="ce1">
            <text:p>1041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86" table:style-name="ce1">
            <text:p>186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786" table:style-name="ce1">
            <text:p>2786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06" table:style-name="ce1">
            <text:p>406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181" table:style-name="ce1">
            <text:p>3181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45" table:style-name="ce1">
            <text:p>1045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3" table:style-name="ce1">
            <text:p>113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786" table:style-name="ce1">
            <text:p>2786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06" table:style-name="ce1">
            <text:p>406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181" table:style-name="ce1">
            <text:p>3181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45" table:style-name="ce1">
            <text:p>1045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3" table:style-name="ce1">
            <text:p>113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142" table:style-name="ce1">
            <text:p>2142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69" table:style-name="ce1">
            <text:p>269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991" table:style-name="ce1">
            <text:p>1991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77" table:style-name="ce1">
            <text:p>777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98" table:style-name="ce1">
            <text:p>98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368" table:style-name="ce1">
            <text:p>2368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02" table:style-name="ce1">
            <text:p>302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181" table:style-name="ce1">
            <text:p>2181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16" table:style-name="ce1">
            <text:p>816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431" table:style-name="ce1">
            <text:p>2431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46" table:style-name="ce1">
            <text:p>346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655" table:style-name="ce1">
            <text:p>2655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4" table:style-name="ce1">
            <text:p>94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61" table:style-name="ce1">
            <text:p>761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1" table:style-name="ce1">
            <text:p>131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795" table:style-name="ce1">
            <text:p>2795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79" table:style-name="ce1">
            <text:p>479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301" table:style-name="ce1">
            <text:p>3301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59" table:style-name="ce1">
            <text:p>159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35" table:style-name="ce1">
            <text:p>1035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88" table:style-name="ce1">
            <text:p>88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76" table:style-name="ce1">
            <text:p>276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71" table:style-name="ce1">
            <text:p>171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06" table:style-name="ce1">
            <text:p>706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41" table:style-name="ce1">
            <text:p>141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33" table:style-name="ce1">
            <text:p>233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En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10" table:style-name="ce1">
            <text:p>210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70" table:style-name="ce1">
            <text:p>170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83" table:style-name="ce1">
            <text:p>683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9" table:style-name="ce1">
            <text:p>109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11" table:style-name="ce1">
            <text:p>211</text:p>
          </table:table-cell>
          <table:table-cell office:value-type="string" table:style-name="ce1">
            <text:p>Febrer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31" table:style-name="ce1">
            <text:p>131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73" table:style-name="ce1">
            <text:p>173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97" table:style-name="ce1">
            <text:p>797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17" table:style-name="ce1">
            <text:p>117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40" table:style-name="ce1">
            <text:p>240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Marz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14" table:style-name="ce1">
            <text:p>214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13" table:style-name="ce1">
            <text:p>113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29" table:style-name="ce1">
            <text:p>729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79" table:style-name="ce1">
            <text:p>79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43" table:style-name="ce1">
            <text:p>243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Abril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53" table:style-name="ce1">
            <text:p>153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79" table:style-name="ce1">
            <text:p>579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05" table:style-name="ce1">
            <text:p>205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39" table:style-name="ce1">
            <text:p>139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801" table:style-name="ce1">
            <text:p>801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77" table:style-name="ce1">
            <text:p>177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Jun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24" table:style-name="ce1">
            <text:p>224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988" table:style-name="ce1">
            <text:p>988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08" table:style-name="ce1">
            <text:p>208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Juli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7" table:style-name="ce1">
            <text:p>77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05" table:style-name="ce1">
            <text:p>605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66" table:style-name="ce1">
            <text:p>266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Agosto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91" table:style-name="ce1">
            <text:p>391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407" table:style-name="ce1">
            <text:p>407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Sept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88" table:style-name="ce1">
            <text:p>188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37" table:style-name="ce1">
            <text:p>437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36" table:style-name="ce1">
            <text:p>336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Octu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32" table:style-name="ce1">
            <text:p>532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23" table:style-name="ce1">
            <text:p>323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Nov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09" table:style-name="ce1">
            <text:p>209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29" table:style-name="ce1">
            <text:p>129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82" table:style-name="ce1">
            <text:p>582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74" table:style-name="ce1">
            <text:p>174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80" table:style-name="ce1">
            <text:p>380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Diciembre</text:p>
          </table:table-cell>
          <table:table-cell office:value-type="float" office:value="2017" table:style-name="ce1">
            <text:p>2017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524" table:style-name="ce1">
            <text:p>2524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612" table:style-name="ce1">
            <text:p>612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493" table:style-name="ce1">
            <text:p>3493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88" table:style-name="ce1">
            <text:p>188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76" table:style-name="ce1">
            <text:p>976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31" table:style-name="ce1">
            <text:p>131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63" table:style-name="ce1">
            <text:p>563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251" table:style-name="ce1">
            <text:p>3251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72" table:style-name="ce1">
            <text:p>172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15" table:style-name="ce1">
            <text:p>815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27" table:style-name="ce1">
            <text:p>127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339" table:style-name="ce1">
            <text:p>2339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675" table:style-name="ce1">
            <text:p>675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932" table:style-name="ce1">
            <text:p>3932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92" table:style-name="ce1">
            <text:p>192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00" table:style-name="ce1">
            <text:p>900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47" table:style-name="ce1">
            <text:p>147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257" table:style-name="ce1">
            <text:p>2257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70" table:style-name="ce1">
            <text:p>570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557" table:style-name="ce1">
            <text:p>3557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02" table:style-name="ce1">
            <text:p>102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63" table:style-name="ce1">
            <text:p>863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8" table:style-name="ce1">
            <text:p>138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298" table:style-name="ce1">
            <text:p>2298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98" table:style-name="ce1">
            <text:p>298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151" table:style-name="ce1">
            <text:p>3151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67" table:style-name="ce1">
            <text:p>867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3" table:style-name="ce1">
            <text:p>143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359" table:style-name="ce1">
            <text:p>2359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02" table:style-name="ce1">
            <text:p>302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402" table:style-name="ce1">
            <text:p>3402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19" table:style-name="ce1">
            <text:p>1019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78" table:style-name="ce1">
            <text:p>178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785" table:style-name="ce1">
            <text:p>2785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51" table:style-name="ce1">
            <text:p>351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846" table:style-name="ce1">
            <text:p>3846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215" table:style-name="ce1">
            <text:p>1215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15" table:style-name="ce1">
            <text:p>215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716" table:style-name="ce1">
            <text:p>2716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27" table:style-name="ce1">
            <text:p>327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402" table:style-name="ce1">
            <text:p>3402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69" table:style-name="ce1">
            <text:p>1169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28" table:style-name="ce1">
            <text:p>228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87" table:style-name="ce1">
            <text:p>187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46" table:style-name="ce1">
            <text:p>146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91" table:style-name="ce1">
            <text:p>691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67" table:style-name="ce1">
            <text:p>267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56" table:style-name="ce1">
            <text:p>356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En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91" table:style-name="ce1">
            <text:p>191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39" table:style-name="ce1">
            <text:p>139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19" table:style-name="ce1">
            <text:p>719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43" table:style-name="ce1">
            <text:p>243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24" table:style-name="ce1">
            <text:p>324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Febrer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78" table:style-name="ce1">
            <text:p>278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61" table:style-name="ce1">
            <text:p>161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839" table:style-name="ce1">
            <text:p>839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40" table:style-name="ce1">
            <text:p>140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50" table:style-name="ce1">
            <text:p>350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arz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96" table:style-name="ce1">
            <text:p>296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11" table:style-name="ce1">
            <text:p>111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50" table:style-name="ce1">
            <text:p>650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97" table:style-name="ce1">
            <text:p>97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48" table:style-name="ce1">
            <text:p>348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Abril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07" table:style-name="ce1">
            <text:p>307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69" table:style-name="ce1">
            <text:p>569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93" table:style-name="ce1">
            <text:p>293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May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16" table:style-name="ce1">
            <text:p>316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96" table:style-name="ce1">
            <text:p>796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17" table:style-name="ce1">
            <text:p>317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Jun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43" table:style-name="ce1">
            <text:p>343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922" table:style-name="ce1">
            <text:p>922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54" table:style-name="ce1">
            <text:p>354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Juli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31" table:style-name="ce1">
            <text:p>331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85" table:style-name="ce1">
            <text:p>585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" table:style-name="ce1">
            <text:p>7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06" table:style-name="ce1">
            <text:p>306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Agosto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365" table:style-name="ce1">
            <text:p>2365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67" table:style-name="ce1">
            <text:p>267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435" table:style-name="ce1">
            <text:p>2435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27" table:style-name="ce1">
            <text:p>1027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13" table:style-name="ce1">
            <text:p>213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401" table:style-name="ce1">
            <text:p>2401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79" table:style-name="ce1">
            <text:p>279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584" table:style-name="ce1">
            <text:p>2584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48" table:style-name="ce1">
            <text:p>948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20" table:style-name="ce1">
            <text:p>220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496" table:style-name="ce1">
            <text:p>2496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40" table:style-name="ce1">
            <text:p>340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963" table:style-name="ce1">
            <text:p>2963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97" table:style-name="ce1">
            <text:p>897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25" table:style-name="ce1">
            <text:p>225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903" table:style-name="ce1">
            <text:p>2903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01" table:style-name="ce1">
            <text:p>501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522" table:style-name="ce1">
            <text:p>3522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34" table:style-name="ce1">
            <text:p>134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28" table:style-name="ce1">
            <text:p>1128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54" table:style-name="ce1">
            <text:p>254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87" table:style-name="ce1">
            <text:p>287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66" table:style-name="ce1">
            <text:p>266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95" table:style-name="ce1">
            <text:p>295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59" table:style-name="ce1">
            <text:p>259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20" table:style-name="ce1">
            <text:p>320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29" table:style-name="ce1">
            <text:p>329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25" table:style-name="ce1">
            <text:p>325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19" table:style-name="ce1">
            <text:p>119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86" table:style-name="ce1">
            <text:p>386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27" table:style-name="ce1">
            <text:p>427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34" table:style-name="ce1">
            <text:p>434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76" table:style-name="ce1">
            <text:p>176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450" table:style-name="ce1">
            <text:p>450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953" table:style-name="ce1">
            <text:p>2953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635" table:style-name="ce1">
            <text:p>635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719" table:style-name="ce1">
            <text:p>3719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39" table:style-name="ce1">
            <text:p>139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03" table:style-name="ce1">
            <text:p>1103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68" table:style-name="ce1">
            <text:p>268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457" table:style-name="ce1">
            <text:p>2457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600" table:style-name="ce1">
            <text:p>600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510" table:style-name="ce1">
            <text:p>3510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36" table:style-name="ce1">
            <text:p>136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47" table:style-name="ce1">
            <text:p>847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8" table:style-name="ce1">
            <text:p>238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02" table:style-name="ce1">
            <text:p>102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657" table:style-name="ce1">
            <text:p>2657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657" table:style-name="ce1">
            <text:p>657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342" table:style-name="ce1">
            <text:p>4342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53" table:style-name="ce1">
            <text:p>153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48" table:style-name="ce1">
            <text:p>948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64" table:style-name="ce1">
            <text:p>264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16" table:style-name="ce1">
            <text:p>116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504" table:style-name="ce1">
            <text:p>2504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98" table:style-name="ce1">
            <text:p>498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832" table:style-name="ce1">
            <text:p>3832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09" table:style-name="ce1">
            <text:p>109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28" table:style-name="ce1">
            <text:p>928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54" table:style-name="ce1">
            <text:p>254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17" table:style-name="ce1">
            <text:p>417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8" table:style-name="ce1">
            <text:p>88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32" table:style-name="ce1">
            <text:p>532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24" table:style-name="ce1">
            <text:p>224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454" table:style-name="ce1">
            <text:p>454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29" table:style-name="ce1">
            <text:p>329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16" table:style-name="ce1">
            <text:p>116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26" table:style-name="ce1">
            <text:p>626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52" table:style-name="ce1">
            <text:p>152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403" table:style-name="ce1">
            <text:p>403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08" table:style-name="ce1">
            <text:p>408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25" table:style-name="ce1">
            <text:p>125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13" table:style-name="ce1">
            <text:p>713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86" table:style-name="ce1">
            <text:p>186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412" table:style-name="ce1">
            <text:p>412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48" table:style-name="ce1">
            <text:p>448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98" table:style-name="ce1">
            <text:p>98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04" table:style-name="ce1">
            <text:p>504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33" table:style-name="ce1">
            <text:p>133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58" table:style-name="ce1">
            <text:p>358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789" table:style-name="ce1">
            <text:p>2789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12" table:style-name="ce1">
            <text:p>312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753" table:style-name="ce1">
            <text:p>3753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29" table:style-name="ce1">
            <text:p>1029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69" table:style-name="ce1">
            <text:p>269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46" table:style-name="ce1">
            <text:p>446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78" table:style-name="ce1">
            <text:p>378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64" table:style-name="ce1">
            <text:p>364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761" table:style-name="ce1">
            <text:p>2761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67" table:style-name="ce1">
            <text:p>367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897" table:style-name="ce1">
            <text:p>3897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75" table:style-name="ce1">
            <text:p>1175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66" table:style-name="ce1">
            <text:p>266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56" table:style-name="ce1">
            <text:p>456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84" table:style-name="ce1">
            <text:p>784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12" table:style-name="ce1">
            <text:p>312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987" table:style-name="ce1">
            <text:p>2987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18" table:style-name="ce1">
            <text:p>418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195" table:style-name="ce1">
            <text:p>4195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79" table:style-name="ce1">
            <text:p>79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47" table:style-name="ce1">
            <text:p>1347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72" table:style-name="ce1">
            <text:p>272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21" table:style-name="ce1">
            <text:p>521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832" table:style-name="ce1">
            <text:p>832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20" table:style-name="ce1">
            <text:p>320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011" table:style-name="ce1">
            <text:p>3011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50" table:style-name="ce1">
            <text:p>350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664" table:style-name="ce1">
            <text:p>3664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28" table:style-name="ce1">
            <text:p>1328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75" table:style-name="ce1">
            <text:p>275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70" table:style-name="ce1">
            <text:p>470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19" table:style-name="ce1">
            <text:p>419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79" table:style-name="ce1">
            <text:p>79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37" table:style-name="ce1">
            <text:p>337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771" table:style-name="ce1">
            <text:p>2771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33" table:style-name="ce1">
            <text:p>233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298" table:style-name="ce1">
            <text:p>2298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78" table:style-name="ce1">
            <text:p>1078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44" table:style-name="ce1">
            <text:p>244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52" table:style-name="ce1">
            <text:p>452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11" table:style-name="ce1">
            <text:p>211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30" table:style-name="ce1">
            <text:p>330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716" table:style-name="ce1">
            <text:p>2716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55" table:style-name="ce1">
            <text:p>255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279" table:style-name="ce1">
            <text:p>2279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60" table:style-name="ce1">
            <text:p>960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23" table:style-name="ce1">
            <text:p>223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52" table:style-name="ce1">
            <text:p>452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27" table:style-name="ce1">
            <text:p>227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33" table:style-name="ce1">
            <text:p>333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796" table:style-name="ce1">
            <text:p>2796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15" table:style-name="ce1">
            <text:p>315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759" table:style-name="ce1">
            <text:p>2759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58" table:style-name="ce1">
            <text:p>158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22" table:style-name="ce1">
            <text:p>922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6" table:style-name="ce1">
            <text:p>236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46" table:style-name="ce1">
            <text:p>446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96" table:style-name="ce1">
            <text:p>296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1" table:style-name="ce1">
            <text:p>101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64" table:style-name="ce1">
            <text:p>364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371" table:style-name="ce1">
            <text:p>3371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78" table:style-name="ce1">
            <text:p>478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147" table:style-name="ce1">
            <text:p>3147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10" table:style-name="ce1">
            <text:p>210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86" table:style-name="ce1">
            <text:p>1186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65" table:style-name="ce1">
            <text:p>265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64" table:style-name="ce1">
            <text:p>464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54" table:style-name="ce1">
            <text:p>454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47" table:style-name="ce1">
            <text:p>147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456" table:style-name="ce1">
            <text:p>456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279" table:style-name="ce1">
            <text:p>3279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70" table:style-name="ce1">
            <text:p>570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426" table:style-name="ce1">
            <text:p>3426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16" table:style-name="ce1">
            <text:p>216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98" table:style-name="ce1">
            <text:p>1098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55" table:style-name="ce1">
            <text:p>255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09" table:style-name="ce1">
            <text:p>109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74" table:style-name="ce1">
            <text:p>474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14" table:style-name="ce1">
            <text:p>514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55" table:style-name="ce1">
            <text:p>155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63" table:style-name="ce1">
            <text:p>363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671" table:style-name="ce1">
            <text:p>2671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40" table:style-name="ce1">
            <text:p>54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200" table:style-name="ce1">
            <text:p>3200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06" table:style-name="ce1">
            <text:p>206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88" table:style-name="ce1">
            <text:p>888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11" table:style-name="ce1">
            <text:p>211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97" table:style-name="ce1">
            <text:p>297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97" table:style-name="ce1">
            <text:p>97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46" table:style-name="ce1">
            <text:p>546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38" table:style-name="ce1">
            <text:p>138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68" table:style-name="ce1">
            <text:p>368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922" table:style-name="ce1">
            <text:p>1922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70" table:style-name="ce1">
            <text:p>37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260" table:style-name="ce1">
            <text:p>226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85" table:style-name="ce1">
            <text:p>685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5" table:style-name="ce1">
            <text:p>135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85" table:style-name="ce1">
            <text:p>185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23" table:style-name="ce1">
            <text:p>123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64" table:style-name="ce1">
            <text:p>564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46" table:style-name="ce1">
            <text:p>146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05" table:style-name="ce1">
            <text:p>305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34" table:style-name="ce1">
            <text:p>134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46" table:style-name="ce1">
            <text:p>146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46" table:style-name="ce1">
            <text:p>146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24" table:style-name="ce1">
            <text:p>124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4" table:style-name="ce1">
            <text:p>94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369" table:style-name="ce1">
            <text:p>1369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99" table:style-name="ce1">
            <text:p>399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56" table:style-name="ce1">
            <text:p>1056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89" table:style-name="ce1">
            <text:p>189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8" table:style-name="ce1">
            <text:p>48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84" table:style-name="ce1">
            <text:p>284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388" table:style-name="ce1">
            <text:p>1388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12" table:style-name="ce1">
            <text:p>112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52" table:style-name="ce1">
            <text:p>452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41" table:style-name="ce1">
            <text:p>1041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88" table:style-name="ce1">
            <text:p>288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119" table:style-name="ce1">
            <text:p>1119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02" table:style-name="ce1">
            <text:p>102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19" table:style-name="ce1">
            <text:p>319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26" table:style-name="ce1">
            <text:p>826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81" table:style-name="ce1">
            <text:p>81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6" table:style-name="ce1">
            <text:p>36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30" table:style-name="ce1">
            <text:p>3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29" table:style-name="ce1">
            <text:p>329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298" table:style-name="ce1">
            <text:p>1298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16" table:style-name="ce1">
            <text:p>116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12" table:style-name="ce1">
            <text:p>512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05" table:style-name="ce1">
            <text:p>905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91" table:style-name="ce1">
            <text:p>91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35" table:style-name="ce1">
            <text:p>335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670" table:style-name="ce1">
            <text:p>1670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46" table:style-name="ce1">
            <text:p>146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837" table:style-name="ce1">
            <text:p>837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97" table:style-name="ce1">
            <text:p>897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94" table:style-name="ce1">
            <text:p>94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45" table:style-name="ce1">
            <text:p>345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473" table:style-name="ce1">
            <text:p>2473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25" table:style-name="ce1">
            <text:p>225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653" table:style-name="ce1">
            <text:p>1653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266" table:style-name="ce1">
            <text:p>1266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9" table:style-name="ce1">
            <text:p>149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22" table:style-name="ce1">
            <text:p>222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13" table:style-name="ce1">
            <text:p>213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39" table:style-name="ce1">
            <text:p>139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435" table:style-name="ce1">
            <text:p>435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445" table:style-name="ce1">
            <text:p>2445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41" table:style-name="ce1">
            <text:p>241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643" table:style-name="ce1">
            <text:p>1643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18" table:style-name="ce1">
            <text:p>1318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044" table:style-name="ce1">
            <text:p>2044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01" table:style-name="ce1">
            <text:p>201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404" table:style-name="ce1">
            <text:p>1404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40" table:style-name="ce1">
            <text:p>1140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417" table:style-name="ce1">
            <text:p>2417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26" table:style-name="ce1">
            <text:p>226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725" table:style-name="ce1">
            <text:p>1725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55" table:style-name="ce1">
            <text:p>1355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22" table:style-name="ce1">
            <text:p>122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506" table:style-name="ce1">
            <text:p>2506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58" table:style-name="ce1">
            <text:p>158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667" table:style-name="ce1">
            <text:p>1667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77" table:style-name="ce1">
            <text:p>1377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60" table:style-name="ce1">
            <text:p>260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53" table:style-name="ce1">
            <text:p>153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84" table:style-name="ce1">
            <text:p>384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98" table:style-name="ce1">
            <text:p>198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39" table:style-name="ce1">
            <text:p>239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93" table:style-name="ce1">
            <text:p>293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10" table:style-name="ce1">
            <text:p>31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16" table:style-name="ce1">
            <text:p>316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75" table:style-name="ce1">
            <text:p>175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73" table:style-name="ce1">
            <text:p>373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92" table:style-name="ce1">
            <text:p>292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09" table:style-name="ce1">
            <text:p>309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46" table:style-name="ce1">
            <text:p>246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33" table:style-name="ce1">
            <text:p>333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752" table:style-name="ce1">
            <text:p>2752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73" table:style-name="ce1">
            <text:p>173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868" table:style-name="ce1">
            <text:p>1868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27" table:style-name="ce1">
            <text:p>132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7" table:style-name="ce1">
            <text:p>11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844" table:style-name="ce1">
            <text:p>284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112" table:style-name="ce1">
            <text:p>2112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474" table:style-name="ce1">
            <text:p>147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87" table:style-name="ce1">
            <text:p>187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916" table:style-name="ce1">
            <text:p>291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23" table:style-name="ce1">
            <text:p>22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518" table:style-name="ce1">
            <text:p>2518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92" table:style-name="ce1">
            <text:p>1392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3" table:style-name="ce1">
            <text:p>143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828" table:style-name="ce1">
            <text:p>282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93" table:style-name="ce1">
            <text:p>19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472" table:style-name="ce1">
            <text:p>2472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4" table:style-name="ce1">
            <text:p>4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85" table:style-name="ce1">
            <text:p>1385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8" table:style-name="ce1">
            <text:p>23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85" table:style-name="ce1">
            <text:p>385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10" table:style-name="ce1">
            <text:p>310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34" table:style-name="ce1">
            <text:p>134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417" table:style-name="ce1">
            <text:p>41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49" table:style-name="ce1">
            <text:p>449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69" table:style-name="ce1">
            <text:p>469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12" table:style-name="ce1">
            <text:p>112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14" table:style-name="ce1">
            <text:p>31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74" table:style-name="ce1">
            <text:p>47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65" table:style-name="ce1">
            <text:p>565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54" table:style-name="ce1">
            <text:p>15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08" table:style-name="ce1">
            <text:p>308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18" table:style-name="ce1">
            <text:p>51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24" table:style-name="ce1">
            <text:p>42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1" table:style-name="ce1">
            <text:p>101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07" table:style-name="ce1">
            <text:p>307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579" table:style-name="ce1">
            <text:p>2579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960" table:style-name="ce1">
            <text:p>196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57" table:style-name="ce1">
            <text:p>1157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2" table:style-name="ce1">
            <text:p>142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533" table:style-name="ce1">
            <text:p>2533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99" table:style-name="ce1">
            <text:p>199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218" table:style-name="ce1">
            <text:p>2218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19" table:style-name="ce1">
            <text:p>119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07" table:style-name="ce1">
            <text:p>907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6" table:style-name="ce1">
            <text:p>146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577" table:style-name="ce1">
            <text:p>257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82" table:style-name="ce1">
            <text:p>28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733" table:style-name="ce1">
            <text:p>2733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50" table:style-name="ce1">
            <text:p>15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61" table:style-name="ce1">
            <text:p>961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5" table:style-name="ce1">
            <text:p>23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088" table:style-name="ce1">
            <text:p>308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92" table:style-name="ce1">
            <text:p>392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614" table:style-name="ce1">
            <text:p>3614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27" table:style-name="ce1">
            <text:p>22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68" table:style-name="ce1">
            <text:p>1168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61" table:style-name="ce1">
            <text:p>261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76" table:style-name="ce1">
            <text:p>47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85" table:style-name="ce1">
            <text:p>28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87" table:style-name="ce1">
            <text:p>387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05" table:style-name="ce1">
            <text:p>50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94" table:style-name="ce1">
            <text:p>394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40" table:style-name="ce1">
            <text:p>14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85" table:style-name="ce1">
            <text:p>38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42" table:style-name="ce1">
            <text:p>442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87" table:style-name="ce1">
            <text:p>587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62" table:style-name="ce1">
            <text:p>162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32" table:style-name="ce1">
            <text:p>332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58" table:style-name="ce1">
            <text:p>658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50" table:style-name="ce1">
            <text:p>750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22" table:style-name="ce1">
            <text:p>222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13" table:style-name="ce1">
            <text:p>313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96" table:style-name="ce1">
            <text:p>296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01" table:style-name="ce1">
            <text:p>201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93" table:style-name="ce1">
            <text:p>593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855" table:style-name="ce1">
            <text:p>855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18" table:style-name="ce1">
            <text:p>218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37" table:style-name="ce1">
            <text:p>237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937" table:style-name="ce1">
            <text:p>2937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513" table:style-name="ce1">
            <text:p>3513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16" table:style-name="ce1">
            <text:p>1016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09" table:style-name="ce1">
            <text:p>40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58" table:style-name="ce1">
            <text:p>258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57" table:style-name="ce1">
            <text:p>157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94" table:style-name="ce1">
            <text:p>494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23" table:style-name="ce1">
            <text:p>62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93" table:style-name="ce1">
            <text:p>9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4" table:style-name="ce1">
            <text:p>234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73" table:style-name="ce1">
            <text:p>17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554" table:style-name="ce1">
            <text:p>2554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132" table:style-name="ce1">
            <text:p>3132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80" table:style-name="ce1">
            <text:p>88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32" table:style-name="ce1">
            <text:p>332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76" table:style-name="ce1">
            <text:p>276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04" table:style-name="ce1">
            <text:p>204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50" table:style-name="ce1">
            <text:p>45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95" table:style-name="ce1">
            <text:p>69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76" table:style-name="ce1">
            <text:p>276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868" table:style-name="ce1">
            <text:p>2868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740" table:style-name="ce1">
            <text:p>374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99" table:style-name="ce1">
            <text:p>1099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03" table:style-name="ce1">
            <text:p>403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40" table:style-name="ce1">
            <text:p>24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33" table:style-name="ce1">
            <text:p>13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23" table:style-name="ce1">
            <text:p>52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41" table:style-name="ce1">
            <text:p>541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61" table:style-name="ce1">
            <text:p>261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3" table:style-name="ce1">
            <text:p>4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941" table:style-name="ce1">
            <text:p>2941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751" table:style-name="ce1">
            <text:p>3751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43" table:style-name="ce1">
            <text:p>104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08" table:style-name="ce1">
            <text:p>408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63" table:style-name="ce1">
            <text:p>263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887" table:style-name="ce1">
            <text:p>288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532" table:style-name="ce1">
            <text:p>353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33" table:style-name="ce1">
            <text:p>1033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88" table:style-name="ce1">
            <text:p>188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66" table:style-name="ce1">
            <text:p>266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87" table:style-name="ce1">
            <text:p>38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40" table:style-name="ce1">
            <text:p>440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44" table:style-name="ce1">
            <text:p>244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946" table:style-name="ce1">
            <text:p>2946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683" table:style-name="ce1">
            <text:p>3683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22" table:style-name="ce1">
            <text:p>1122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21" table:style-name="ce1">
            <text:p>321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55" table:style-name="ce1">
            <text:p>255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37" table:style-name="ce1">
            <text:p>43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22" table:style-name="ce1">
            <text:p>622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65" table:style-name="ce1">
            <text:p>26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995" table:style-name="ce1">
            <text:p>299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129" table:style-name="ce1">
            <text:p>4129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95" table:style-name="ce1">
            <text:p>109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77" table:style-name="ce1">
            <text:p>377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76" table:style-name="ce1">
            <text:p>276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81" table:style-name="ce1">
            <text:p>81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84" table:style-name="ce1">
            <text:p>484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35" table:style-name="ce1">
            <text:p>73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8" table:style-name="ce1">
            <text:p>38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02" table:style-name="ce1">
            <text:p>30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174" table:style-name="ce1">
            <text:p>3174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973" table:style-name="ce1">
            <text:p>3973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54" table:style-name="ce1">
            <text:p>1154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51" table:style-name="ce1">
            <text:p>35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46" table:style-name="ce1">
            <text:p>24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36" table:style-name="ce1">
            <text:p>636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21" table:style-name="ce1">
            <text:p>521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43" table:style-name="ce1">
            <text:p>443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06" table:style-name="ce1">
            <text:p>30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91" table:style-name="ce1">
            <text:p>191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762" table:style-name="ce1">
            <text:p>276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41" table:style-name="ce1">
            <text:p>241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949" table:style-name="ce1">
            <text:p>2949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877" table:style-name="ce1">
            <text:p>877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64" table:style-name="ce1">
            <text:p>264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67" table:style-name="ce1">
            <text:p>367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30" table:style-name="ce1">
            <text:p>33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34" table:style-name="ce1">
            <text:p>23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170" table:style-name="ce1">
            <text:p>317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42" table:style-name="ce1">
            <text:p>24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172" table:style-name="ce1">
            <text:p>3172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819" table:style-name="ce1">
            <text:p>819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75" table:style-name="ce1">
            <text:p>275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98" table:style-name="ce1">
            <text:p>398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57" table:style-name="ce1">
            <text:p>357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94" table:style-name="ce1">
            <text:p>94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62" table:style-name="ce1">
            <text:p>6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14" table:style-name="ce1">
            <text:p>214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394" table:style-name="ce1">
            <text:p>3394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83" table:style-name="ce1">
            <text:p>28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701" table:style-name="ce1">
            <text:p>3701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824" table:style-name="ce1">
            <text:p>824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63" table:style-name="ce1">
            <text:p>26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66" table:style-name="ce1">
            <text:p>26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89" table:style-name="ce1">
            <text:p>18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63" table:style-name="ce1">
            <text:p>363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69" table:style-name="ce1">
            <text:p>16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26" table:style-name="ce1">
            <text:p>326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021" table:style-name="ce1">
            <text:p>4021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90" table:style-name="ce1">
            <text:p>39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460" table:style-name="ce1">
            <text:p>4460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49" table:style-name="ce1">
            <text:p>14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25" table:style-name="ce1">
            <text:p>112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71" table:style-name="ce1">
            <text:p>271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988" table:style-name="ce1">
            <text:p>398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66" table:style-name="ce1">
            <text:p>46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552" table:style-name="ce1">
            <text:p>4552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96" table:style-name="ce1">
            <text:p>109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69" table:style-name="ce1">
            <text:p>269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57" table:style-name="ce1">
            <text:p>157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48" table:style-name="ce1">
            <text:p>34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67" table:style-name="ce1">
            <text:p>167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8" table:style-name="ce1">
            <text:p>8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11" table:style-name="ce1">
            <text:p>311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362" table:style-name="ce1">
            <text:p>3362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18" table:style-name="ce1">
            <text:p>41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147" table:style-name="ce1">
            <text:p>4147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55" table:style-name="ce1">
            <text:p>15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16" table:style-name="ce1">
            <text:p>816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66" table:style-name="ce1">
            <text:p>266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19" table:style-name="ce1">
            <text:p>319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8" table:style-name="ce1">
            <text:p>10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16" table:style-name="ce1">
            <text:p>316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695" table:style-name="ce1">
            <text:p>369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16" table:style-name="ce1">
            <text:p>51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834" table:style-name="ce1">
            <text:p>483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994" table:style-name="ce1">
            <text:p>99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97" table:style-name="ce1">
            <text:p>297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24" table:style-name="ce1">
            <text:p>12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19" table:style-name="ce1">
            <text:p>119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16" table:style-name="ce1">
            <text:p>116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75" table:style-name="ce1">
            <text:p>37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78" table:style-name="ce1">
            <text:p>27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616" table:style-name="ce1">
            <text:p>361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17" table:style-name="ce1">
            <text:p>41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604" table:style-name="ce1">
            <text:p>460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34" table:style-name="ce1">
            <text:p>103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97" table:style-name="ce1">
            <text:p>29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33" table:style-name="ce1">
            <text:p>133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20" table:style-name="ce1">
            <text:p>32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37" table:style-name="ce1">
            <text:p>137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30" table:style-name="ce1">
            <text:p>23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31" table:style-name="ce1">
            <text:p>3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40" table:style-name="ce1">
            <text:p>14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75" table:style-name="ce1">
            <text:p>27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1" table:style-name="ce1">
            <text:p>2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25" table:style-name="ce1">
            <text:p>22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42" table:style-name="ce1">
            <text:p>14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07" table:style-name="ce1">
            <text:p>50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95" table:style-name="ce1">
            <text:p>95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27" table:style-name="ce1">
            <text:p>22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89" table:style-name="ce1">
            <text:p>189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79" table:style-name="ce1">
            <text:p>579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9" table:style-name="ce1">
            <text:p>79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09" table:style-name="ce1">
            <text:p>109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33" table:style-name="ce1">
            <text:p>23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62" table:style-name="ce1">
            <text:p>16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2" table:style-name="ce1">
            <text:p>3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21" table:style-name="ce1">
            <text:p>321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3" table:style-name="ce1">
            <text:p>83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49" table:style-name="ce1">
            <text:p>149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57" table:style-name="ce1">
            <text:p>257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18" table:style-name="ce1">
            <text:p>118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81" table:style-name="ce1">
            <text:p>18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177" table:style-name="ce1">
            <text:p>417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45" table:style-name="ce1">
            <text:p>1145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697" table:style-name="ce1">
            <text:p>3697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93" table:style-name="ce1">
            <text:p>293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13" table:style-name="ce1">
            <text:p>11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70" table:style-name="ce1">
            <text:p>27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187" table:style-name="ce1">
            <text:p>4187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213" table:style-name="ce1">
            <text:p>121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620" table:style-name="ce1">
            <text:p>3620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01" table:style-name="ce1">
            <text:p>301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51" table:style-name="ce1">
            <text:p>151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18" table:style-name="ce1">
            <text:p>31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502" table:style-name="ce1">
            <text:p>4502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80" table:style-name="ce1">
            <text:p>138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4006" table:style-name="ce1">
            <text:p>4006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16" table:style-name="ce1">
            <text:p>316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56" table:style-name="ce1">
            <text:p>156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10" table:style-name="ce1">
            <text:p>31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245" table:style-name="ce1">
            <text:p>4245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70" table:style-name="ce1">
            <text:p>1370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4112" table:style-name="ce1">
            <text:p>4112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15" table:style-name="ce1">
            <text:p>315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63" table:style-name="ce1">
            <text:p>26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74" table:style-name="ce1">
            <text:p>17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902" table:style-name="ce1">
            <text:p>90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5397" table:style-name="ce1">
            <text:p>1539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86" table:style-name="ce1">
            <text:p>78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90" table:style-name="ce1">
            <text:p>19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09" table:style-name="ce1">
            <text:p>409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42" table:style-name="ce1">
            <text:p>242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05" table:style-name="ce1">
            <text:p>20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540" table:style-name="ce1">
            <text:p>254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5291" table:style-name="ce1">
            <text:p>1529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80" table:style-name="ce1">
            <text:p>88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03" table:style-name="ce1">
            <text:p>70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07" table:style-name="ce1">
            <text:p>807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719" table:style-name="ce1">
            <text:p>2719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306" table:style-name="ce1">
            <text:p>330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191973" table:style-name="ce1">
            <text:p>19197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39370" table:style-name="ce1">
            <text:p>23937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7064" table:style-name="ce1">
            <text:p>67064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6210" table:style-name="ce1">
            <text:p>16210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731" table:style-name="ce1">
            <text:p>173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353" table:style-name="ce1">
            <text:p>235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869" table:style-name="ce1">
            <text:p>3869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20489" table:style-name="ce1">
            <text:p>220489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56043" table:style-name="ce1">
            <text:p>25604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89273" table:style-name="ce1">
            <text:p>8927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8015" table:style-name="ce1">
            <text:p>1801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013" table:style-name="ce1">
            <text:p>2013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80" table:style-name="ce1">
            <text:p>28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62" table:style-name="ce1">
            <text:p>16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359" table:style-name="ce1">
            <text:p>359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7096" table:style-name="ce1">
            <text:p>1709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77" table:style-name="ce1">
            <text:p>77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60" table:style-name="ce1">
            <text:p>76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12" table:style-name="ce1">
            <text:p>21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85" table:style-name="ce1">
            <text:p>18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727" table:style-name="ce1">
            <text:p>1727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7122" table:style-name="ce1">
            <text:p>1712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41" table:style-name="ce1">
            <text:p>741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33" table:style-name="ce1">
            <text:p>63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613" table:style-name="ce1">
            <text:p>161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588" table:style-name="ce1">
            <text:p>358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01315" table:style-name="ce1">
            <text:p>20131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74943" table:style-name="ce1">
            <text:p>27494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2268" table:style-name="ce1">
            <text:p>7226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7433" table:style-name="ce1">
            <text:p>1743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225" table:style-name="ce1">
            <text:p>222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488" table:style-name="ce1">
            <text:p>1488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611" table:style-name="ce1">
            <text:p>3611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15763" table:style-name="ce1">
            <text:p>21576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270346" table:style-name="ce1">
            <text:p>270346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5023" table:style-name="ce1">
            <text:p>75023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15271" table:style-name="ce1">
            <text:p>15271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054" table:style-name="ce1">
            <text:p>205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523" table:style-name="ce1">
            <text:p>52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19" table:style-name="ce1">
            <text:p>319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24" table:style-name="ce1">
            <text:p>424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9955" table:style-name="ce1">
            <text:p>1995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908" table:style-name="ce1">
            <text:p>90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242" table:style-name="ce1">
            <text:p>2242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14" table:style-name="ce1">
            <text:p>314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31" table:style-name="ce1">
            <text:p>33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735" table:style-name="ce1">
            <text:p>73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8703" table:style-name="ce1">
            <text:p>1870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936" table:style-name="ce1">
            <text:p>93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376" table:style-name="ce1">
            <text:p>137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503" table:style-name="ce1">
            <text:p>350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393" table:style-name="ce1">
            <text:p>439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12850" table:style-name="ce1">
            <text:p>21285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42546" table:style-name="ce1">
            <text:p>342546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4397" table:style-name="ce1">
            <text:p>74397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7668" table:style-name="ce1">
            <text:p>2766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504" table:style-name="ce1">
            <text:p>3504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511" table:style-name="ce1">
            <text:p>2511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965" table:style-name="ce1">
            <text:p>396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16983" table:style-name="ce1">
            <text:p>21698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20435" table:style-name="ce1">
            <text:p>320435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70688" table:style-name="ce1">
            <text:p>7068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3768" table:style-name="ce1">
            <text:p>23768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677" table:style-name="ce1">
            <text:p>2677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221" table:style-name="ce1">
            <text:p>1221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503" table:style-name="ce1">
            <text:p>50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254" table:style-name="ce1">
            <text:p>25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5615" table:style-name="ce1">
            <text:p>2561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145" table:style-name="ce1">
            <text:p>114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908" table:style-name="ce1">
            <text:p>2908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955" table:style-name="ce1">
            <text:p>95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19" table:style-name="ce1">
            <text:p>219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47" table:style-name="ce1">
            <text:p>147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3343" table:style-name="ce1">
            <text:p>2334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15" table:style-name="ce1">
            <text:p>61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914" table:style-name="ce1">
            <text:p>291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314" table:style-name="ce1">
            <text:p>331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562" table:style-name="ce1">
            <text:p>856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62301" table:style-name="ce1">
            <text:p>262301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37227" table:style-name="ce1">
            <text:p>437227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04922" table:style-name="ce1">
            <text:p>10492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6013" table:style-name="ce1">
            <text:p>4601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892" table:style-name="ce1">
            <text:p>5892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235" table:style-name="ce1">
            <text:p>223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6555" table:style-name="ce1">
            <text:p>655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22725" table:style-name="ce1">
            <text:p>22272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85537" table:style-name="ce1">
            <text:p>385537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69524" table:style-name="ce1">
            <text:p>6952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2495" table:style-name="ce1">
            <text:p>3249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639" table:style-name="ce1">
            <text:p>4639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320" table:style-name="ce1">
            <text:p>32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410" table:style-name="ce1">
            <text:p>41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986" table:style-name="ce1">
            <text:p>3986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370" table:style-name="ce1">
            <text:p>5370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29" table:style-name="ce1">
            <text:p>132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691" table:style-name="ce1">
            <text:p>691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77" table:style-name="ce1">
            <text:p>77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309" table:style-name="ce1">
            <text:p>30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33" table:style-name="ce1">
            <text:p>133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48" table:style-name="ce1">
            <text:p>348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291" table:style-name="ce1">
            <text:p>291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95" table:style-name="ce1">
            <text:p>295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351" table:style-name="ce1">
            <text:p>3351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006" table:style-name="ce1">
            <text:p>500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46" table:style-name="ce1">
            <text:p>114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657" table:style-name="ce1">
            <text:p>657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86" table:style-name="ce1">
            <text:p>86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79" table:style-name="ce1">
            <text:p>27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64" table:style-name="ce1">
            <text:p>36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32" table:style-name="ce1">
            <text:p>132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75" table:style-name="ce1">
            <text:p>27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512" table:style-name="ce1">
            <text:p>3512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540" table:style-name="ce1">
            <text:p>5540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208" table:style-name="ce1">
            <text:p>1208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725" table:style-name="ce1">
            <text:p>72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63" table:style-name="ce1">
            <text:p>26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65" table:style-name="ce1">
            <text:p>16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99" table:style-name="ce1">
            <text:p>399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8" table:style-name="ce1">
            <text:p>88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66" table:style-name="ce1">
            <text:p>166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553" table:style-name="ce1">
            <text:p>3553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217" table:style-name="ce1">
            <text:p>5217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61" table:style-name="ce1">
            <text:p>1161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614" table:style-name="ce1">
            <text:p>614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72" table:style-name="ce1">
            <text:p>17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1" table:style-name="ce1">
            <text:p>101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61" table:style-name="ce1">
            <text:p>261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25" table:style-name="ce1">
            <text:p>22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05" table:style-name="ce1">
            <text:p>30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44" table:style-name="ce1">
            <text:p>144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680" table:style-name="ce1">
            <text:p>3680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642" table:style-name="ce1">
            <text:p>464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17" table:style-name="ce1">
            <text:p>1317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51" table:style-name="ce1">
            <text:p>351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66" table:style-name="ce1">
            <text:p>566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49" table:style-name="ce1">
            <text:p>149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816" table:style-name="ce1">
            <text:p>3816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594" table:style-name="ce1">
            <text:p>4594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86" table:style-name="ce1">
            <text:p>1386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27" table:style-name="ce1">
            <text:p>327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93" table:style-name="ce1">
            <text:p>193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34" table:style-name="ce1">
            <text:p>53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8" table:style-name="ce1">
            <text:p>88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24" table:style-name="ce1">
            <text:p>124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03" table:style-name="ce1">
            <text:p>203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999" table:style-name="ce1">
            <text:p>399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953" table:style-name="ce1">
            <text:p>4953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508" table:style-name="ce1">
            <text:p>1508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69" table:style-name="ce1">
            <text:p>369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01" table:style-name="ce1">
            <text:p>201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9" table:style-name="ce1">
            <text:p>49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09" table:style-name="ce1">
            <text:p>309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8" table:style-name="ce1">
            <text:p>118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696" table:style-name="ce1">
            <text:p>3696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407" table:style-name="ce1">
            <text:p>4407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518" table:style-name="ce1">
            <text:p>1518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20" table:style-name="ce1">
            <text:p>32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0" table:style-name="ce1">
            <text:p>50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155" table:style-name="ce1">
            <text:p>3155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84" table:style-name="ce1">
            <text:p>184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212" table:style-name="ce1">
            <text:p>321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23" table:style-name="ce1">
            <text:p>1123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11" table:style-name="ce1">
            <text:p>211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1" table:style-name="ce1">
            <text:p>11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34" table:style-name="ce1">
            <text:p>34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63" table:style-name="ce1">
            <text:p>163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9" table:style-name="ce1">
            <text:p>3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223" table:style-name="ce1">
            <text:p>3223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55" table:style-name="ce1">
            <text:p>25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3615" table:style-name="ce1">
            <text:p>3615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82" table:style-name="ce1">
            <text:p>82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34" table:style-name="ce1">
            <text:p>1134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27" table:style-name="ce1">
            <text:p>227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0" table:style-name="ce1">
            <text:p>40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4" table:style-name="ce1">
            <text:p>104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061" table:style-name="ce1">
            <text:p>3061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83" table:style-name="ce1">
            <text:p>283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973" table:style-name="ce1">
            <text:p>4973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263" table:style-name="ce1">
            <text:p>1263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46" table:style-name="ce1">
            <text:p>346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42" table:style-name="ce1">
            <text:p>42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15" table:style-name="ce1">
            <text:p>215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23" table:style-name="ce1">
            <text:p>123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96" table:style-name="ce1">
            <text:p>196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23" table:style-name="ce1">
            <text:p>223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79" table:style-name="ce1">
            <text:p>79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638" table:style-name="ce1">
            <text:p>3638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33" table:style-name="ce1">
            <text:p>333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921" table:style-name="ce1">
            <text:p>5921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479" table:style-name="ce1">
            <text:p>1479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94" table:style-name="ce1">
            <text:p>594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03" table:style-name="ce1">
            <text:p>203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88" table:style-name="ce1">
            <text:p>188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85" table:style-name="ce1">
            <text:p>85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17" table:style-name="ce1">
            <text:p>31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0" table:style-name="ce1">
            <text:p>8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Domestico Osvaldo Virgil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Montecristi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3" table:style-name="ce1">
            <text:p>113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86" table:style-name="ce1">
            <text:p>286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327" table:style-name="ce1">
            <text:p>3327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6029" table:style-name="ce1">
            <text:p>6029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49" table:style-name="ce1">
            <text:p>1349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638" table:style-name="ce1">
            <text:p>638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78" table:style-name="ce1">
            <text:p>78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49" table:style-name="ce1">
            <text:p>149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56" table:style-name="ce1">
            <text:p>356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94" table:style-name="ce1">
            <text:p>94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47" table:style-name="ce1">
            <text:p>247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810" table:style-name="ce1">
            <text:p>2810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521" table:style-name="ce1">
            <text:p>552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57" table:style-name="ce1">
            <text:p>1157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89" table:style-name="ce1">
            <text:p>589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12" table:style-name="ce1">
            <text:p>212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41" table:style-name="ce1">
            <text:p>14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58" table:style-name="ce1">
            <text:p>458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42" table:style-name="ce1">
            <text:p>242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139" table:style-name="ce1">
            <text:p>3139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6572" table:style-name="ce1">
            <text:p>6572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250" table:style-name="ce1">
            <text:p>1250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667" table:style-name="ce1">
            <text:p>667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66" table:style-name="ce1">
            <text:p>16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90" table:style-name="ce1">
            <text:p>9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00" table:style-name="ce1">
            <text:p>30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7" table:style-name="ce1">
            <text:p>17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46" table:style-name="ce1">
            <text:p>4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64" table:style-name="ce1">
            <text:p>164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004" table:style-name="ce1">
            <text:p>3004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917" table:style-name="ce1">
            <text:p>5917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240" table:style-name="ce1">
            <text:p>124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16" table:style-name="ce1">
            <text:p>516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87" table:style-name="ce1">
            <text:p>18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33" table:style-name="ce1">
            <text:p>3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06" table:style-name="ce1">
            <text:p>306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4" table:style-name="ce1">
            <text:p>114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892" table:style-name="ce1">
            <text:p>2892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273" table:style-name="ce1">
            <text:p>5273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72" table:style-name="ce1">
            <text:p>1172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39" table:style-name="ce1">
            <text:p>239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May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2" table:style-name="ce1">
            <text:p>62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12" table:style-name="ce1">
            <text:p>512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3" table:style-name="ce1">
            <text:p>23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06" table:style-name="ce1">
            <text:p>106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148" table:style-name="ce1">
            <text:p>3148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546" table:style-name="ce1">
            <text:p>5546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89" table:style-name="ce1">
            <text:p>1389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10" table:style-name="ce1">
            <text:p>310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72" table:style-name="ce1">
            <text:p>172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92" table:style-name="ce1">
            <text:p>492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10" table:style-name="ce1">
            <text:p>110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653" table:style-name="ce1">
            <text:p>365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6145" table:style-name="ce1">
            <text:p>6145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643" table:style-name="ce1">
            <text:p>1643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74" table:style-name="ce1">
            <text:p>37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72" table:style-name="ce1">
            <text:p>17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79" table:style-name="ce1">
            <text:p>7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63" table:style-name="ce1">
            <text:p>363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4" table:style-name="ce1">
            <text:p>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579" table:style-name="ce1">
            <text:p>357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488" table:style-name="ce1">
            <text:p>5488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651" table:style-name="ce1">
            <text:p>165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22" table:style-name="ce1">
            <text:p>32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29" table:style-name="ce1">
            <text:p>2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92" table:style-name="ce1">
            <text:p>92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881" table:style-name="ce1">
            <text:p>288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027" table:style-name="ce1">
            <text:p>4027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76" table:style-name="ce1">
            <text:p>117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00" table:style-name="ce1">
            <text:p>20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60" table:style-name="ce1">
            <text:p>160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198" table:style-name="ce1">
            <text:p>198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5" table:style-name="ce1">
            <text:p>2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6" table:style-name="ce1">
            <text:p>6</text:p>
          </table:table-cell>
          <table:table-cell office:value-type="string" table:style-name="ce1">
            <text:p>Sept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3" table:style-name="ce1">
            <text:p>103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929" table:style-name="ce1">
            <text:p>2929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4480" table:style-name="ce1">
            <text:p>448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44" table:style-name="ce1">
            <text:p>1144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294" table:style-name="ce1">
            <text:p>294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80" table:style-name="ce1">
            <text:p>180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265" table:style-name="ce1">
            <text:p>26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94" table:style-name="ce1">
            <text:p>94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68" table:style-name="ce1">
            <text:p>168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946" table:style-name="ce1">
            <text:p>294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268" table:style-name="ce1">
            <text:p>5268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175" table:style-name="ce1">
            <text:p>1175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433" table:style-name="ce1">
            <text:p>433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19" table:style-name="ce1">
            <text:p>219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00" table:style-name="ce1">
            <text:p>10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01" table:style-name="ce1">
            <text:p>10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06" table:style-name="ce1">
            <text:p>306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7" table:style-name="ce1">
            <text:p>27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11" table:style-name="ce1">
            <text:p>111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29" table:style-name="ce1">
            <text:p>22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659" table:style-name="ce1">
            <text:p>365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6619" table:style-name="ce1">
            <text:p>661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431" table:style-name="ce1">
            <text:p>1431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605" table:style-name="ce1">
            <text:p>605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91" table:style-name="ce1">
            <text:p>91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02" table:style-name="ce1">
            <text:p>202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67" table:style-name="ce1">
            <text:p>167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16" table:style-name="ce1">
            <text:p>416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3" table:style-name="ce1">
            <text:p>13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54" table:style-name="ce1">
            <text:p>54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9" table:style-name="ce1">
            <text:p>19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09" table:style-name="ce1">
            <text:p>20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201" table:style-name="ce1">
            <text:p>201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88" table:style-name="ce1">
            <text:p>488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37" table:style-name="ce1">
            <text:p>37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se Aerea San Isidr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 Isidro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5" table:style-name="ce1">
            <text:p>105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90" table:style-name="ce1">
            <text:p>29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390" table:style-name="ce1">
            <text:p>339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6611" table:style-name="ce1">
            <text:p>6611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411" table:style-name="ce1">
            <text:p>1411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621" table:style-name="ce1">
            <text:p>621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30" table:style-name="ce1">
            <text:p>130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99" table:style-name="ce1">
            <text:p>199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19" table:style-name="ce1">
            <text:p>119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5" table:style-name="ce1">
            <text:p>4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90" table:style-name="ce1">
            <text:p>49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0" table:style-name="ce1">
            <text:p>1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84" table:style-name="ce1">
            <text:p>84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35" table:style-name="ce1">
            <text:p>35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41" table:style-name="ce1">
            <text:p>24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2877" table:style-name="ce1">
            <text:p>2877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6003" table:style-name="ce1">
            <text:p>6003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208" table:style-name="ce1">
            <text:p>1208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74" table:style-name="ce1">
            <text:p>574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21" table:style-name="ce1">
            <text:p>121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Domestico Osvaldo Virgil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Montecristi</text:p>
          </table:table-cell>
          <table:table-cell office:value-type="float" office:value="2" table:style-name="ce1">
            <text:p>2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55" table:style-name="ce1">
            <text:p>255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99" table:style-name="ce1">
            <text:p>199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34" table:style-name="ce1">
            <text:p>13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556" table:style-name="ce1">
            <text:p>556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26" table:style-name="ce1">
            <text:p>26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01" table:style-name="ce1">
            <text:p>101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212" table:style-name="ce1">
            <text:p>212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396" table:style-name="ce1">
            <text:p>3396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7059" table:style-name="ce1">
            <text:p>7059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344" table:style-name="ce1">
            <text:p>134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703" table:style-name="ce1">
            <text:p>703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28" table:style-name="ce1">
            <text:p>128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79" table:style-name="ce1">
            <text:p>179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134" table:style-name="ce1">
            <text:p>134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127" table:style-name="ce1">
            <text:p>127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22" table:style-name="ce1">
            <text:p>322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76" table:style-name="ce1">
            <text:p>76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5" table:style-name="ce1">
            <text:p>1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87" table:style-name="ce1">
            <text:p>87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148" table:style-name="ce1">
            <text:p>148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309" table:style-name="ce1">
            <text:p>3309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6583" table:style-name="ce1">
            <text:p>6583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264" table:style-name="ce1">
            <text:p>1264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511" table:style-name="ce1">
            <text:p>511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107" table:style-name="ce1">
            <text:p>107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164" table:style-name="ce1">
            <text:p>164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337" table:style-name="ce1">
            <text:p>337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28" table:style-name="ce1">
            <text:p>28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6" table:style-name="ce1">
            <text:p>16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96" table:style-name="ce1">
            <text:p>96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91" table:style-name="ce1">
            <text:p>91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107" table:style-name="ce1">
            <text:p>3107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767" table:style-name="ce1">
            <text:p>5767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223" table:style-name="ce1">
            <text:p>1223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33" table:style-name="ce1">
            <text:p>333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May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Norte</text:p>
          </table:table-cell>
          <table:table-cell office:value-type="float" office:value="209" table:style-name="ce1">
            <text:p>209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La Romana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o Domingo Este</text:p>
          </table:table-cell>
          <table:table-cell office:value-type="float" office:value="41" table:style-name="ce1">
            <text:p>41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nta Cana</text:p>
          </table:table-cell>
          <table:table-cell office:value-type="float" office:value="451" table:style-name="ce1">
            <text:p>451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ntiago</text:p>
          </table:table-cell>
          <table:table-cell office:value-type="float" office:value="18" table:style-name="ce1">
            <text:p>18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Puerto Plata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Charter</text:p>
          </table:table-cell>
          <table:table-cell office:value-type="string" table:style-name="ce1">
            <text:p>Samaná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Isabela Dr. Joaquín Balaguer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Norte</text:p>
          </table:table-cell>
          <table:table-cell office:value-type="float" office:value="126" table:style-name="ce1">
            <text:p>126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 Rom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La Romana</text:p>
          </table:table-cell>
          <table:table-cell office:value-type="float" office:value="88" table:style-name="ce1">
            <text:p>88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Las Américas Dr. José Fco. Peña Gómez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o Domingo Este</text:p>
          </table:table-cell>
          <table:table-cell office:value-type="float" office:value="3347" table:style-name="ce1">
            <text:p>3347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 Punta Cana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nta Cana</text:p>
          </table:table-cell>
          <table:table-cell office:value-type="float" office:value="5974" table:style-name="ce1">
            <text:p>5974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del Ciba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tiago</text:p>
          </table:table-cell>
          <table:table-cell office:value-type="float" office:value="1455" table:style-name="ce1">
            <text:p>1455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Gregorio Luperón (Puerto Plata)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Puerto Plata</text:p>
          </table:table-cell>
          <table:table-cell office:value-type="float" office:value="359" table:style-name="ce1">
            <text:p>359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Aeropuerto Internacional Profesor Juan Bosch El Catey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maná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style-name="ro1">
          <table:table-cell office:value-type="string" table:style-name="ce1">
            <text:p>Base Aerea San Isidro</text:p>
          </table:table-cell>
          <table:table-cell office:value-type="string" table:style-name="ce1">
            <text:p>Regular</text:p>
          </table:table-cell>
          <table:table-cell office:value-type="string" table:style-name="ce1">
            <text:p>San Isidro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78"/>
        </table:table-row>
        <table:table-row table:number-rows-repeated="104678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Katherine Patricia Tena De Leon</meta:initial-creator>
    <dc:creator>Katherine Patricia Tena De Leon</dc:creator>
    <meta:creation-date>2026-08-20T17:00:04Z</meta:creation-date>
    <dc:date>2026-08-20T18:34:21Z</dc:date>
    <meta:user-defined meta:name="ContentTypeId">0x0101007F43E02A1BBFE4408C475BBCFC2C4139</meta:user-defined>
    <meta:user-defined meta:name="MediaServiceImageTags"/>
  </office:meta>
</office:document-meta>
</file>